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assage_du_cinema_4992_le_livre_impossible_1"/><text:bookmark-start text:name="passage_du_cinema_4992_le_livre_impossible"/>passage du cinéma, 4992 [le livre impossible]<text:bookmark-end text:name="__RefHeading___passage_du_cinema_4992_le_livre_impossible_1"/><text:bookmark-end text:name="passage_du_cinema_4992_le_livre_impossible"/></text:h>
      <text:p text:style-name="Text_20_body">page d'essai (appelée <text:span text:style-name="Emphasis">bac à sable</text:span> ou <text:span text:style-name="Emphasis">playground</text:span>), si vous êtes no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